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 CE" svg:font-family="&quot;Arial CE&quot;"/>
    <style:font-face style:name="Times New Roman" svg:font-family="&quot;Times New Roman&quot;"/>
    <style:font-face style:name="Arial Narrow" svg:font-family="&quot;Arial Narrow&quot;"/>
    <style:font-face style:name="Georgia" svg:font-family="Georg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 CE" style:font-name-asian="Arial CE" style:font-name-complex="Arial CE" fo:font-size="10pt" style:font-size-asian="10pt" style:font-size-complex="10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1F1C1B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1F1C1B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shrink-to-fit="true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tyle="italic" style:font-style-asian="italic" style:font-style-complex="italic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="thin solid #1F1C1B" style:vertical-align="automatic" fo:wrap-option="wrap" style:shrink-to-fit="tru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1F1C1B" style:vertical-align="automatic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="thin solid #1F1C1B" style:vertical-align="middle" fo:background-color="#C0C0C0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="thin solid #1F1C1B"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="thin solid #1F1C1B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="thin solid #1F1C1B" style:vertical-align="middle" fo:wrap-option="wrap" style:shrink-to-fit="tru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="thin solid #1F1C1B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1F1C1B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="thin solid #1F1C1B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0">
      <style:table-cell-properties fo:border="thin solid #1F1C1B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="thin solid #1F1C1B"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="thin solid #1F1C1B" style:vertical-align="middle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1F1C1B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="thin solid #1F1C1B" style:vertical-align="middle" fo:background-color="#C0C0C0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1F1C1B" fo:background-color="#C0C0C0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1F1C1B" style:vertical-align="middle" fo:background-color="#C0C0C0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="thin solid #1F1C1B" fo:background-color="transparent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1F1C1B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="thin solid #1F1C1B" style:vertical-align="automatic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Default" style:data-style-name="N0">
      <style:table-cell-properties fo:border-top="thin solid #1F1C1B" fo:border-bottom="thin solid #1F1C1B" fo:border-left="thin solid #1F1C1B" fo:border-right="none" style:vertical-align="middle" fo:background-color="#C0C0C0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1F1C1B" fo:border-bottom="thin solid #1F1C1B" fo:border-left="none" fo:border-right="thin solid #1F1C1B" style:vertical-align="middle" fo:background-color="#C0C0C0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="thin solid #1F1C1B" style:vertical-align="middle" fo:background-color="#FFFF99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9" style:family="table-cell" style:parent-style-name="Norm_225_l_Munka1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-top="none" fo:border-bottom="thin solid #1F1C1B" fo:border-left="none" fo:border-right="none" style:vertical-align="automatic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fo:border="thin solid #1F1C1B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1F1C1B" style:vertical-align="middle" fo:wrap-option="wrap" fo:background-color="#C0C0C0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thin solid #1F1C1B" fo:background-color="transparent"/>
    </style:style>
    <style:style style:name="ce44" style:family="table-cell" style:parent-style-name="Default" style:data-style-name="N0">
      <style:table-cell-properties fo:border="thin solid #1F1C1B" style:vertical-align="middle" fo:wrap-option="wrap" fo:background-color="#FFFF99"/>
      <style:text-properties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ext-properties style:font-name="Arial Narrow" style:font-name-asian="Arial Narrow" style:font-name-complex="Arial Narrow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fo:border="thin solid #1F1C1B" style:vertical-align="automatic" fo:background-color="#C0C0C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="thin solid #1F1C1B" style:vertical-align="automatic" fo:background-color="#C0C0C0"/>
      <style:text-properties style:font-name="Times New Roman" style:font-name-asian="Times New Roman" style:font-name-complex="Times New Roman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="thin solid #1F1C1B" fo:background-color="#C0C0C0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fo:border="thin solid #1F1C1B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fo:border="thin solid #1F1C1B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fo:border="thin solid #1F1C1B"/>
      <style:text-properties style:font-name="Arial Narrow" style:font-name-asian="Arial Narrow" style:font-name-complex="Arial Narrow" fo:font-size="10pt" style:font-size-asian="10pt" style:font-size-complex="10pt"/>
    </style:style>
    <style:style style:name="ce53" style:family="table-cell" style:parent-style-name="Default" style:data-style-name="N0">
      <style:table-cell-properties fo:border="thin solid #1F1C1B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="thin solid #1F1C1B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0">
      <style:table-cell-properties fo:border="thin solid #1F1C1B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="thin solid #1F1C1B" style:vertical-align="automatic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Default" style:data-style-name="N0">
      <style:table-cell-properties fo:border="thin solid #1F1C1B" fo:background-color="#FFFF99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Norm_225_l_Munka1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-top="none" fo:border-bottom="thin solid #1F1C1B" fo:border-left="none" fo:border-right="none" style:vertical-align="automatic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0">
      <style:table-cell-properties fo:border="thin solid #1F1C1B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Default" style:data-style-name="N0">
      <style:table-cell-properties fo:border="thin solid #1F1C1B" style:vertical-align="automatic" fo:wrap-option="wrap" fo:background-color="#FFFF99"/>
      <style:text-properties style:font-name="Times New Roman" style:font-name-asian="Times New Roman" style:font-name-complex="Times New Roman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fo:border="thin solid #1F1C1B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5" style:family="table-cell" style:parent-style-name="Default" style:data-style-name="N0">
      <style:text-properties style:font-name="Arial CE" style:font-name-asian="Arial CE" style:font-name-complex="Arial CE" fo:font-size="8pt" style:font-size-asian="8pt" style:font-size-complex="8pt"/>
    </style:style>
    <style:style style:name="ce66" style:family="table-cell" style:parent-style-name="Default" style:data-style-name="N0">
      <style:table-cell-properties fo:border="thin solid #1F1C1B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7" style:family="table-cell" style:parent-style-name="Default" style:data-style-name="N3">
      <style:table-cell-properties fo:border="thin solid #1F1C1B" style:vertical-align="middle" style:cell-protec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8" style:family="table-cell" style:parent-style-name="Default" style:data-style-name="N0">
      <style:table-cell-properties fo:border-top="none" fo:border-bottom="thin solid #1F1C1B" fo:border-left="thin solid #1F1C1B" fo:border-right="thin solid #1F1C1B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9" style:family="table-cell" style:parent-style-name="Default" style:data-style-name="N3">
      <style:table-cell-properties fo:border="thin solid #1F1C1B" style:vertical-align="middle" fo:wrap-option="wrap" style:cell-protec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0" style:family="table-cell" style:parent-style-name="Default" style:data-style-name="N0">
      <style:table-cell-properties fo:border="thin solid #1F1C1B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1" style:family="table-cell" style:parent-style-name="Default" style:data-style-name="N3">
      <style:table-cell-properties fo:border="thin solid #1F1C1B" style:vertical-align="middle" fo:wrap-option="wrap" fo:background-color="transparent" style:cell-protec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2" style:family="table-cell" style:parent-style-name="Default" style:data-style-name="N3">
      <style:table-cell-properties fo:border-top="thin solid #1F1C1B" fo:border-bottom="none" fo:border-left="thin solid #1F1C1B" fo:border-right="thin solid #1F1C1B" style:vertical-align="middle" fo:wrap-option="wrap" style:cell-protec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3" style:family="table-cell" style:parent-style-name="Default" style:data-style-name="N0">
      <style:table-cell-properties fo:border-top="thin solid #1F1C1B" fo:border-bottom="none" fo:border-left="thin solid #1F1C1B" fo:border-right="thin solid #1F1C1B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4" style:family="table-cell" style:parent-style-name="Default" style:data-style-name="N3">
      <style:table-cell-properties fo:border="thin solid #000000" style:vertical-align="middle" fo:wrap-option="wrap" style:cell-protec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6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7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8" style:family="table-cell" style:parent-style-name="Default" style:data-style-name="N3">
      <style:table-cell-properties fo:border="thin solid #000000" style:vertical-align="middle" fo:background-color="#FFFFFF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9" style:family="table-cell" style:parent-style-name="Default" style:data-style-name="N0">
      <style:table-cell-properties fo:border="thin solid #1F1C1B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0" style:family="table-cell" style:parent-style-name="Default" style:data-style-name="N3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2" style:family="table-cell" style:parent-style-name="Default" style:data-style-name="N3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3" style:family="table-cell" style:parent-style-name="Default" style:data-style-name="N0">
      <style:table-cell-properties fo:border="thin solid #000000" style:vertical-align="middle" fo:background-color="#CCFFFF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4" style:family="table-cell" style:parent-style-name="Default" style:data-style-name="N3">
      <style:table-cell-properties fo:border="thin solid #000000" style:vertical-align="middle" fo:background-color="#CCFFFF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5" style:family="table-cell" style:parent-style-name="Default" style:data-style-name="N3">
      <style:table-cell-properties fo:border="thin solid #1F1C1B" style:vertical-align="middle" fo:wrap-option="wrap" style:shrink-to-fit="tru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6" style:family="table-cell" style:parent-style-name="Default" style:data-style-name="N3">
      <style:table-cell-properties fo:border="thin solid #1F1C1B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7" style:family="table-cell" style:parent-style-name="Default" style:data-style-name="N0">
      <style:table-cell-properties fo:border-top="thin solid #1F1C1B" fo:border-bottom="thin solid #1F1C1B" fo:border-left="thin solid #1F1C1B" fo:border-right="none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8" style:family="table-cell" style:parent-style-name="Default" style:data-style-name="N3">
      <style:table-cell-properties fo:border="thin solid #1F1C1B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9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0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1" style:family="table-cell" style:parent-style-name="Default" style:data-style-name="N3">
      <style:table-cell-properties fo:border="thin solid #000000" style:vertical-align="middle" fo:background-color="#FFFF99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2" style:family="table-cell" style:parent-style-name="Default" style:data-style-name="N3">
      <style:text-properties style:font-name="Arial CE" style:font-name-asian="Arial CE" style:font-name-complex="Arial CE" fo:font-size="10pt" style:font-size-asian="10pt" style:font-size-complex="10pt"/>
    </style:style>
    <style:style style:name="ce9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fo:border="thin solid #1F1C1B" style:vertical-align="automatic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95" style:family="table-cell" style:parent-style-name="Norm_225_l_Munka1" style:data-style-name="N0">
      <style:table-cell-properties fo:border="thin solid #1F1C1B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96" style:family="table-cell" style:parent-style-name="Default" style:data-style-name="N0">
      <style:text-properties style:font-name="Georgia" style:font-name-asian="Georgia" style:font-name-complex="Georgia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97" style:family="table-cell" style:parent-style-name="Default" style:data-style-name="N0">
      <style:table-cell-properties fo:border="thin solid #1F1C1B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8" style:family="table-cell" style:parent-style-name="Default" style:data-style-name="N0">
      <style:text-properties style:font-name="Georgia" style:font-name-asian="Georgia" style:font-name-complex="Georgia" fo:font-size="10pt" style:font-size-asian="10pt" style:font-size-complex="10pt" style:font-family-generic="roman"/>
    </style:style>
    <style:style style:name="ce99" style:family="table-cell" style:parent-style-name="Default" style:data-style-name="N0">
      <style:table-cell-properties fo:border="thin solid #1F1C1B" style:vertical-align="automatic" fo:background-color="#99CCFF"/>
      <style:text-properties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roman"/>
    </style:style>
    <style:style style:name="ce100" style:family="table-cell" style:parent-style-name="Default" style:data-style-name="N0">
      <style:table-cell-properties fo:border="thin solid #1F1C1B" style:vertical-align="automatic" fo:background-color="#99CC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11.35062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0.582083333333333cm"/>
    </style:style>
    <style:style style:name="co7" style:family="table-column">
      <style:table-column-properties fo:break-before="auto" style:column-width="6.535208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77270833333333cm"/>
    </style:style>
    <style:style style:name="co11" style:family="table-column">
      <style:table-column-properties fo:break-before="auto" style:column-width="0.529166666666667cm"/>
    </style:style>
    <style:style style:name="co12" style:family="table-column">
      <style:table-column-properties fo:break-before="auto" style:column-width="7.91104166666667cm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1.87854166666667cm"/>
    </style:style>
    <style:style style:name="co15" style:family="table-column">
      <style:table-column-properties fo:break-before="auto" style:column-width="4.55083333333333cm"/>
    </style:style>
    <style:style style:name="co16" style:family="table-column">
      <style:table-column-properties fo:break-before="auto" style:column-width="2.35479166666667cm"/>
    </style:style>
    <style:style style:name="co17" style:family="table-column">
      <style:table-column-properties fo:break-before="auto" style:column-width="4.18041666666667cm"/>
    </style:style>
    <style:style style:name="co18" style:family="table-column">
      <style:table-column-properties fo:break-before="auto" style:column-width="2.32833333333333cm"/>
    </style:style>
    <style:style style:name="co19" style:family="table-column">
      <style:table-column-properties fo:break-before="auto" style:column-width="8.89cm"/>
    </style:style>
    <style:style style:name="co20" style:family="table-column">
      <style:table-column-properties fo:break-before="auto" style:column-width="4.89479166666667cm"/>
    </style:style>
    <style:style style:name="co21" style:family="table-column">
      <style:table-column-properties fo:break-before="auto" style:column-width="4.41854166666667cm"/>
    </style:style>
    <style:style style:name="co22" style:family="table-column">
      <style:table-column-properties fo:break-before="auto" style:column-width="3.94229166666667cm"/>
    </style:style>
    <style:style style:name="co23" style:family="table-column">
      <style:table-column-properties fo:break-before="auto" style:column-width="2.98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38.25pt" style:use-optimal-row-height="false" fo:break-before="auto"/>
    </style:style>
    <style:style style:name="ro10" style:family="table-row">
      <style:table-row-properties style:row-height="63.75pt" style:use-optimal-row-height="false" fo:break-before="auto"/>
    </style:style>
    <style:style style:name="ro11" style:family="table-row">
      <style:table-row-properties style:row-height="39.6pt" style:use-optimal-row-height="false" fo:break-before="auto"/>
    </style:style>
    <style:style style:name="ro12" style:family="table-row">
      <style:table-row-properties style:row-height="29.25pt" style:use-optimal-row-height="false" fo:break-before="auto"/>
    </style:style>
    <style:style style:name="ro13" style:family="table-row">
      <style:table-row-properties style:row-height="39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14.65pt" style:use-optimal-row-height="false" fo:break-before="auto"/>
    </style:style>
    <style:style style:name="ro16" style:family="table-row">
      <style:table-row-properties style:row-height="33pt" style:use-optimal-row-height="false" fo:break-before="auto"/>
    </style:style>
    <style:style style:name="ro17" style:family="table-row">
      <style:table-row-properties style:row-height="17.1pt" style:use-optimal-row-height="false" fo:break-before="auto"/>
    </style:style>
    <style:style style:name="ro18" style:family="table-row">
      <style:table-row-properties style:row-height="45pt" style:use-optimal-row-height="false" fo:break-before="auto"/>
    </style:style>
    <style:style style:name="ro19" style:family="table-row">
      <style:table-row-properties style:row-height="28.35pt" style:use-optimal-row-height="false" fo:break-before="auto"/>
    </style:style>
    <style:style style:name="ro20" style:family="table-row">
      <style:table-row-properties style:row-height="17.85pt" style:use-optimal-row-height="false" fo:break-before="auto"/>
    </style:style>
    <style:style style:name="ro21" style:family="table-row">
      <style:table-row-properties style:row-height="33.75pt" style:use-optimal-row-height="false" fo:break-before="auto"/>
    </style:style>
    <style:style style:name="ro22" style:family="table-row">
      <style:table-row-properties style:row-height="58.5pt" style:use-optimal-row-height="false" fo:break-before="auto"/>
    </style:style>
    <style:style style:name="ro23" style:family="table-row">
      <style:table-row-properties style:row-height="16.5pt" style:use-optimal-row-height="false" fo:break-before="auto"/>
    </style:style>
    <style:style style:name="ro24" style:family="table-row">
      <style:table-row-properties style:row-height="17.25pt" style:use-optimal-row-height="false" fo:break-before="auto"/>
    </style:style>
    <style:style style:name="ro25" style:family="table-row">
      <style:table-row-properties style:row-height="72pt" style:use-optimal-row-height="false" fo:break-before="auto"/>
    </style:style>
    <style:style style:name="ro26" style:family="table-row">
      <style:table-row-properties style:row-height="24pt" style:use-optimal-row-height="false" fo:break-before="auto"/>
    </style:style>
    <style:style style:name="ro27" style:family="table-row">
      <style:table-row-properties style:row-height="18.75pt" style:use-optimal-row-height="false" fo:break-before="auto"/>
    </style:style>
    <style:style style:name="ro28" style:family="table-row">
      <style:table-row-properties style:row-height="18pt" style:use-optimal-row-height="false" fo:break-before="auto"/>
    </style:style>
    <style:style style:name="ro29" style:family="table-row">
      <style:table-row-properties style:row-height="24.75pt" style:use-optimal-row-height="false" fo:break-before="auto"/>
    </style:style>
    <style:style style:name="ro30" style:family="table-row">
      <style:table-row-properties style:row-height="19.5pt" style:use-optimal-row-height="false" fo:break-before="auto"/>
    </style:style>
    <style:style style:name="ro31" style:family="table-row">
      <style:table-row-properties style:row-height="29.85pt" style:use-optimal-row-height="false" fo:break-before="auto"/>
    </style:style>
    <style:style style:name="ro32" style:family="table-row">
      <style:table-row-properties style:row-height="23.25pt" style:use-optimal-row-height="false" fo:break-before="auto"/>
    </style:style>
    <style:style style:name="ro33" style:family="table-row">
      <style:table-row-properties style:row-height="21.75pt" style:use-optimal-row-height="false" fo:break-before="auto"/>
    </style:style>
    <style:style style:name="ro34" style:family="table-row">
      <style:table-row-properties style:row-height="58.15pt" style:use-optimal-row-height="false" fo:break-before="auto"/>
    </style:style>
    <style:style style:name="ro35" style:family="table-row">
      <style:table-row-properties style:row-height="11.25pt" style:use-optimal-row-height="false" fo:break-before="auto"/>
    </style:style>
    <style:style style:name="ro36" style:family="table-row">
      <style:table-row-properties style:row-height="25.5pt" style:use-optimal-row-height="false" fo:break-before="auto"/>
    </style:style>
    <style:style style:name="ro37" style:family="table-row">
      <style:table-row-properties style:row-height="40.5pt" style:use-optimal-row-height="false" fo:break-before="auto"/>
    </style:style>
    <style:style style:name="ro38" style:family="table-row">
      <style:table-row-properties style:row-height="25.35pt" style:use-optimal-row-height="false" fo:break-before="auto"/>
    </style:style>
    <style:style style:name="ro39" style:family="table-row">
      <style:table-row-properties style:row-height="22.5pt" style:use-optimal-row-height="false" fo:break-before="auto"/>
    </style:style>
    <style:style style:name="ro40" style:family="table-row">
      <style:table-row-properties style:row-height="42.75pt" style:use-optimal-row-height="false" fo:break-before="auto"/>
    </style:style>
    <style:style style:name="ro41" style:family="table-row">
      <style:table-row-properties style:row-height="35.25pt" style:use-optimal-row-height="false" fo:break-before="auto"/>
    </style:style>
    <style:style style:name="ro42" style:family="table-row">
      <style:table-row-properties style:row-height="27pt" style:use-optimal-row-height="false" fo:break-before="auto"/>
    </style:style>
    <style:style style:name="ro43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ímrend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2" table:number-columns-repeated="253" table:default-cell-style-name="ce2"/>
        <table:table-column table:style-name="co5" table:number-columns-repeated="16127" table:default-cell-style-name="ce1"/>
        <table:table-row table:style-name="ro1">
          <table:table-cell/>
          <table:table-cell table:style-name="ce3"/>
          <table:table-cell office:value-type="string" table:style-name="ce4">
            <text:p>1. melléklet a 6/2020. (VII.16.) <text:s text:c="3"/>Önkormányzat rendelethez</text:p>
          </table:table-cell>
          <table:table-cell table:number-columns-repeated="16381"/>
        </table:table-row>
        <table:table-row table:style-name="ro2">
          <table:table-cell/>
          <table:table-cell office:value-type="string" table:number-columns-spanned="2" table:number-rows-spanned="1" table:style-name="ce14">
            <text:p>CÍMREND 2019</text:p>
          </table:table-cell>
          <table:covered-table-cell/>
          <table:table-cell table:number-columns-repeated="16381"/>
        </table:table-row>
        <table:table-row table:style-name="ro3">
          <table:table-cell/>
          <table:table-cell office:value-type="string" table:style-name="ce5">
            <text:p>I.</text:p>
          </table:table-cell>
          <table:table-cell office:value-type="string" table:style-name="ce6">
            <text:p>Önkormányzat</text:p>
          </table:table-cell>
          <table:table-cell table:number-columns-repeated="16381"/>
        </table:table-row>
        <table:table-row table:style-name="ro1">
          <table:table-cell/>
          <table:table-cell table:style-name="ce7"/>
          <table:table-cell table:style-name="ce8"/>
          <table:table-cell table:number-columns-repeated="16381"/>
        </table:table-row>
        <table:table-row table:style-name="ro4">
          <table:table-cell/>
          <table:table-cell table:style-name="ce9"/>
          <table:table-cell table:style-name="ce10"/>
          <table:table-cell table:number-columns-repeated="16381"/>
        </table:table-row>
        <table:table-row table:style-name="ro5">
          <table:table-cell/>
          <table:table-cell table:style-name="ce11"/>
          <table:table-cell table:style-name="ce12"/>
          <table:table-cell table:number-columns-repeated="16381"/>
        </table:table-row>
        <table:table-row table:style-name="ro6">
          <table:table-cell/>
          <table:table-cell office:value-type="string" table:style-name="ce11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81"/>
        </table:table-row>
        <table:table-row table:number-rows-repeated="1048569" table:style-name="ro7">
          <table:table-cell table:number-columns-repeated="16384"/>
        </table:table-row>
      </table:table>
      <table:table table:name="Bevételek_" table:style-name="ta2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53" table:default-cell-style-name="ce1"/>
        <table:table-column table:style-name="co5" table:number-columns-repeated="16127" table:default-cell-style-name="ce1"/>
        <table:table-row table:style-name="ro8">
          <table:table-cell office:value-type="string" table:number-columns-spanned="4" table:number-rows-spanned="1" table:style-name="ce39">
            <text:p>Zalahaláp <text:s/>Önkormányzat 2019. évre tervezett bevételei <text:s/>(Ft)</text:p>
          </table:table-cell>
          <table:covered-table-cell table:number-columns-repeated="3"/>
          <table:table-cell table:number-columns-repeated="16380" table:style-name="ce1"/>
        </table:table-row>
        <table:table-row table:style-name="ro7">
          <table:table-cell table:style-name="ce15"/>
          <table:table-cell office:value-type="string" table:number-columns-spanned="2" table:number-rows-spanned="1" table:style-name="ce40">
            <text:p>2. melléklet a 6 /2020. (VII.16. <text:s/>) Önkormányzati rendelethez</text:p>
          </table:table-cell>
          <table:covered-table-cell/>
          <table:table-cell table:style-name="ce16"/>
          <table:table-cell table:number-columns-repeated="16380" table:style-name="ce1"/>
        </table:table-row>
        <table:table-row table:style-name="ro9">
          <table:table-cell office:value-type="string" table:number-columns-spanned="2" table:number-rows-spanned="1" table:style-name="ce41">
            <text:p>Megnevezés</text:p>
          </table:table-cell>
          <table:covered-table-cell/>
          <table:table-cell office:value-type="string" table:style-name="ce17">
            <text:p>Módosított előirányzat</text:p>
          </table:table-cell>
          <table:table-cell office:value-type="string" table:style-name="ce18">
            <text:p>Kötelező feladatok</text:p>
          </table:table-cell>
          <table:table-cell office:value-type="string" table:style-name="ce18">
            <text:p>Önként vállalt feladatok</text:p>
          </table:table-cell>
          <table:table-cell table:number-columns-repeated="16379"/>
        </table:table-row>
        <table:table-row table:style-name="ro10">
          <table:table-cell office:value-type="string" table:number-columns-spanned="2" table:number-rows-spanned="1" table:style-name="ce42">
            <text:p>Önkormányzatok működési támogatásai</text:p>
          </table:table-cell>
          <table:covered-table-cell/>
          <table:table-cell office:value-type="float" office:value="72691540" table:formula="of:=SUM([.C5:.C10])" table:style-name="ce19">
            <text:p>72691540</text:p>
          </table:table-cell>
          <table:table-cell office:value-type="float" office:value="72691540" table:formula="of:=SUM([.D5:.D10])" table:style-name="ce19">
            <text:p>72691540</text:p>
          </table:table-cell>
          <table:table-cell office:value-type="float" office:value="0" table:formula="of:=SUM([.E5:.E10])" table:style-name="ce19">
            <text:p>0</text:p>
          </table:table-cell>
          <table:table-cell table:number-columns-repeated="16379"/>
        </table:table-row>
        <table:table-row table:style-name="ro11">
          <table:table-cell table:style-name="ce20"/>
          <table:table-cell office:value-type="string" table:style-name="ce21">
            <text:p>Helyi önkormányzatok működésének általános támogatása</text:p>
          </table:table-cell>
          <table:table-cell office:value-type="float" office:value="11097907" table:style-name="ce22">
            <text:p>11097907</text:p>
          </table:table-cell>
          <table:table-cell office:value-type="float" office:value="11097907" table:style-name="ce22">
            <text:p>11097907</text:p>
          </table:table-cell>
          <table:table-cell table:style-name="ce23"/>
          <table:table-cell table:number-columns-repeated="16379"/>
        </table:table-row>
        <table:table-row table:style-name="ro11">
          <table:table-cell table:style-name="ce20"/>
          <table:table-cell office:value-type="string" table:style-name="ce21">
            <text:p>Tel.önkormányzatok egyes köznevelési feladatainak támogatása</text:p>
          </table:table-cell>
          <table:table-cell office:value-type="float" office:value="36154434" table:style-name="ce22">
            <text:p>36154434</text:p>
          </table:table-cell>
          <table:table-cell office:value-type="float" office:value="36154434" table:style-name="ce22">
            <text:p>36154434</text:p>
          </table:table-cell>
          <table:table-cell table:style-name="ce23"/>
          <table:table-cell table:number-columns-repeated="16379"/>
        </table:table-row>
        <table:table-row table:style-name="ro11">
          <table:table-cell table:style-name="ce20"/>
          <table:table-cell office:value-type="string" table:style-name="ce21">
            <text:p>Tel.önkormányzatok szoc.gyermekjólét és gyermekétk. feladatainak támogatása</text:p>
          </table:table-cell>
          <table:table-cell office:value-type="float" office:value="23639199" table:style-name="ce22">
            <text:p>23639199</text:p>
          </table:table-cell>
          <table:table-cell office:value-type="float" office:value="23639199" table:style-name="ce22">
            <text:p>23639199</text:p>
          </table:table-cell>
          <table:table-cell table:style-name="ce23"/>
          <table:table-cell table:number-columns-repeated="16379"/>
        </table:table-row>
        <table:table-row table:style-name="ro11">
          <table:table-cell table:style-name="ce20"/>
          <table:table-cell office:value-type="string" table:style-name="ce21">
            <text:p>Tel.önkormányzatok kulturális feladatainak támogatása</text:p>
          </table:table-cell>
          <table:table-cell office:value-type="float" office:value="1800000" table:style-name="ce22">
            <text:p>1800000</text:p>
          </table:table-cell>
          <table:table-cell office:value-type="float" office:value="1800000" table:style-name="ce22">
            <text:p>1800000</text:p>
          </table:table-cell>
          <table:table-cell table:style-name="ce23"/>
          <table:table-cell table:number-columns-repeated="16379"/>
        </table:table-row>
        <table:table-row table:style-name="ro12">
          <table:table-cell table:style-name="ce20"/>
          <table:table-cell office:value-type="string" table:style-name="ce21">
            <text:p>Helyi önkormányzatok kiegészítő támogatása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style-name="ce23"/>
          <table:table-cell table:number-columns-repeated="16379"/>
        </table:table-row>
        <table:table-row table:style-name="ro12">
          <table:table-cell table:style-name="ce20"/>
          <table:table-cell office:value-type="string" table:style-name="ce21">
            <text:p>Elszámolásból származó beétel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style-name="ce23"/>
          <table:table-cell table:number-columns-repeated="16379"/>
        </table:table-row>
        <table:table-row table:style-name="ro13">
          <table:table-cell office:value-type="string" table:number-columns-spanned="2" table:number-rows-spanned="1" table:style-name="ce42">
            <text:p>Közhatalmi bevételek</text:p>
          </table:table-cell>
          <table:covered-table-cell/>
          <table:table-cell office:value-type="float" office:value="75040942" table:formula="of:=SUM([.C12:.C15])" table:style-name="ce19">
            <text:p>75040942</text:p>
          </table:table-cell>
          <table:table-cell office:value-type="float" office:value="70819104" table:formula="of:=SUM([.D12:.D15])" table:style-name="ce19">
            <text:p>70819104</text:p>
          </table:table-cell>
          <table:table-cell office:value-type="float" office:value="4221838" table:formula="of:=SUM([.E12:.E15])" table:style-name="ce19">
            <text:p>4221838</text:p>
          </table:table-cell>
          <table:table-cell table:number-columns-repeated="16379"/>
        </table:table-row>
        <table:table-row table:style-name="ro11">
          <table:table-cell table:number-columns-spanned="1" table:number-rows-spanned="4" table:style-name="ce43"/>
          <table:table-cell office:value-type="string" table:style-name="ce24">
            <text:p>Vagyon típusú adók</text:p>
          </table:table-cell>
          <table:table-cell office:value-type="float" office:value="10922992" table:style-name="ce25">
            <text:p>10922992</text:p>
          </table:table-cell>
          <table:table-cell office:value-type="float" office:value="10922992" table:style-name="ce25">
            <text:p>10922992</text:p>
          </table:table-cell>
          <table:table-cell table:style-name="ce23"/>
          <table:table-cell table:number-columns-repeated="16379"/>
        </table:table-row>
        <table:table-row table:style-name="ro11">
          <table:covered-table-cell/>
          <table:table-cell office:value-type="string" table:style-name="ce24">
            <text:p>Értékesítési és forgalmi adók</text:p>
          </table:table-cell>
          <table:table-cell office:value-type="float" office:value="54521850" table:style-name="ce25">
            <text:p>54521850</text:p>
          </table:table-cell>
          <table:table-cell office:value-type="float" office:value="50300012" table:style-name="ce25">
            <text:p>50300012</text:p>
          </table:table-cell>
          <table:table-cell office:value-type="float" office:value="4221838" table:style-name="ce25">
            <text:p>4221838</text:p>
          </table:table-cell>
          <table:table-cell table:number-columns-repeated="16379"/>
        </table:table-row>
        <table:table-row table:style-name="ro11">
          <table:covered-table-cell/>
          <table:table-cell office:value-type="string" table:style-name="ce24">
            <text:p>Gépjármű adók</text:p>
          </table:table-cell>
          <table:table-cell office:value-type="float" office:value="4190631" table:style-name="ce25">
            <text:p>4190631</text:p>
          </table:table-cell>
          <table:table-cell office:value-type="float" office:value="4190631" table:style-name="ce25">
            <text:p>4190631</text:p>
          </table:table-cell>
          <table:table-cell table:style-name="ce23"/>
          <table:table-cell table:number-columns-repeated="16379"/>
        </table:table-row>
        <table:table-row table:style-name="ro11">
          <table:covered-table-cell/>
          <table:table-cell office:value-type="string" table:style-name="ce24">
            <text:p>Egyéb közhatalmi bevételek</text:p>
          </table:table-cell>
          <table:table-cell office:value-type="float" office:value="5405469" table:style-name="ce25">
            <text:p>5405469</text:p>
          </table:table-cell>
          <table:table-cell office:value-type="float" office:value="5405469" table:style-name="ce25">
            <text:p>5405469</text:p>
          </table:table-cell>
          <table:table-cell table:style-name="ce23"/>
          <table:table-cell table:number-columns-repeated="16379"/>
        </table:table-row>
        <table:table-row table:style-name="ro14">
          <table:table-cell office:value-type="string" table:number-columns-spanned="2" table:number-rows-spanned="1" table:style-name="ce42">
            <text:p>Működési bevételek</text:p>
          </table:table-cell>
          <table:covered-table-cell/>
          <table:table-cell office:value-type="float" office:value="12648650" table:formula="of:=SUM([.C17:.C25])" table:style-name="ce19">
            <text:p>12648650</text:p>
          </table:table-cell>
          <table:table-cell office:value-type="float" office:value="12648650" table:formula="of:=SUM([.D17:.D25])" table:style-name="ce19">
            <text:p>12648650</text:p>
          </table:table-cell>
          <table:table-cell office:value-type="float" office:value="0" table:formula="of:=SUM([.E17:.E25])" table:style-name="ce19">
            <text:p>0</text:p>
          </table:table-cell>
          <table:table-cell table:number-columns-repeated="16379"/>
        </table:table-row>
        <table:table-row table:style-name="ro15">
          <table:table-cell table:number-columns-spanned="1" table:number-rows-spanned="9" table:style-name="ce43"/>
          <table:table-cell office:value-type="string" table:style-name="ce26">
            <text:p>Készletértékesítés ellenértéke</text:p>
          </table:table-cell>
          <table:table-cell office:value-type="float" office:value="27983" table:style-name="ce26">
            <text:p>27983</text:p>
          </table:table-cell>
          <table:table-cell office:value-type="float" office:value="27983" table:style-name="ce26">
            <text:p>27983</text:p>
          </table:table-cell>
          <table:table-cell table:style-name="ce23"/>
          <table:table-cell table:number-columns-repeated="16379"/>
        </table:table-row>
        <table:table-row table:style-name="ro15">
          <table:covered-table-cell/>
          <table:table-cell office:value-type="string" table:style-name="ce26">
            <text:p>Szolgáltatások ellenértéke</text:p>
          </table:table-cell>
          <table:table-cell office:value-type="float" office:value="2925875" table:style-name="ce26">
            <text:p>2925875</text:p>
          </table:table-cell>
          <table:table-cell office:value-type="float" office:value="2925875" table:style-name="ce26">
            <text:p>2925875</text:p>
          </table:table-cell>
          <table:table-cell table:style-name="ce23"/>
          <table:table-cell table:number-columns-repeated="16379"/>
        </table:table-row>
        <table:table-row table:style-name="ro15">
          <table:covered-table-cell/>
          <table:table-cell office:value-type="string" table:style-name="ce26">
            <text:p>Közvetített szolgáltatások ellenértéke</text:p>
          </table:table-cell>
          <table:table-cell office:value-type="float" office:value="3150208" table:style-name="ce26">
            <text:p>3150208</text:p>
          </table:table-cell>
          <table:table-cell office:value-type="float" office:value="3150208" table:style-name="ce26">
            <text:p>3150208</text:p>
          </table:table-cell>
          <table:table-cell table:style-name="ce23"/>
          <table:table-cell table:number-columns-repeated="16379"/>
        </table:table-row>
        <table:table-row table:style-name="ro15">
          <table:covered-table-cell/>
          <table:table-cell office:value-type="string" table:style-name="ce26">
            <text:p>Ellátási díjak</text:p>
          </table:table-cell>
          <table:table-cell office:value-type="float" office:value="322427" table:style-name="ce26">
            <text:p>322427</text:p>
          </table:table-cell>
          <table:table-cell office:value-type="float" office:value="322427" table:style-name="ce26">
            <text:p>322427</text:p>
          </table:table-cell>
          <table:table-cell table:style-name="ce23"/>
          <table:table-cell table:number-columns-repeated="16379"/>
        </table:table-row>
        <table:table-row table:style-name="ro16">
          <table:covered-table-cell/>
          <table:table-cell office:value-type="string" table:style-name="ce27">
            <text:p>Kiszámlázott Áfa</text:p>
          </table:table-cell>
          <table:table-cell office:value-type="float" office:value="1944000" table:style-name="ce25">
            <text:p>1944000</text:p>
          </table:table-cell>
          <table:table-cell office:value-type="float" office:value="1944000" table:style-name="ce25">
            <text:p>1944000</text:p>
          </table:table-cell>
          <table:table-cell table:style-name="ce28"/>
          <table:table-cell table:number-columns-repeated="16379"/>
        </table:table-row>
        <table:table-row table:style-name="ro17">
          <table:covered-table-cell/>
          <table:table-cell office:value-type="string" table:style-name="ce29">
            <text:p>Áfa visszatérítés</text:p>
          </table:table-cell>
          <table:table-cell table:number-columns-repeated="2" table:style-name="ce26"/>
          <table:table-cell table:style-name="ce23"/>
          <table:table-cell table:number-columns-repeated="16379"/>
        </table:table-row>
        <table:table-row table:style-name="ro17">
          <table:covered-table-cell/>
          <table:table-cell office:value-type="string" table:style-name="ce29">
            <text:p>Kamatbevételek</text:p>
          </table:table-cell>
          <table:table-cell office:value-type="float" office:value="81" table:style-name="ce26">
            <text:p>81</text:p>
          </table:table-cell>
          <table:table-cell office:value-type="float" office:value="81" table:style-name="ce26">
            <text:p>81</text:p>
          </table:table-cell>
          <table:table-cell table:style-name="ce23"/>
          <table:table-cell table:number-columns-repeated="16379"/>
        </table:table-row>
        <table:table-row table:style-name="ro17">
          <table:covered-table-cell/>
          <table:table-cell office:value-type="string" table:style-name="ce27">
            <text:p>Egyéb pénzügyi bevételek</text:p>
          </table:table-cell>
          <table:table-cell table:number-columns-repeated="2" table:style-name="ce26"/>
          <table:table-cell table:style-name="ce23"/>
          <table:table-cell table:number-columns-repeated="16379"/>
        </table:table-row>
        <table:table-row table:style-name="ro17">
          <table:covered-table-cell/>
          <table:table-cell office:value-type="string" table:style-name="ce27">
            <text:p>Egyéb működési bevételek</text:p>
          </table:table-cell>
          <table:table-cell office:value-type="float" office:value="4278076" table:style-name="ce26">
            <text:p>4278076</text:p>
          </table:table-cell>
          <table:table-cell office:value-type="float" office:value="4278076" table:style-name="ce26">
            <text:p>4278076</text:p>
          </table:table-cell>
          <table:table-cell table:style-name="ce23"/>
          <table:table-cell table:number-columns-repeated="16379"/>
        </table:table-row>
        <table:table-row table:style-name="ro8">
          <table:table-cell office:value-type="string" table:number-columns-spanned="2" table:number-rows-spanned="1" table:style-name="ce42">
            <text:p>Működési célú támogatások államháztartáson belülről</text:p>
          </table:table-cell>
          <table:covered-table-cell/>
          <table:table-cell office:value-type="float" office:value="16787936" table:style-name="ce19">
            <text:p>16787936</text:p>
          </table:table-cell>
          <table:table-cell office:value-type="float" office:value="16787936" table:style-name="ce19">
            <text:p>16787936</text:p>
          </table:table-cell>
          <table:table-cell table:style-name="ce19"/>
          <table:table-cell table:number-columns-repeated="16379"/>
        </table:table-row>
        <table:table-row table:style-name="ro8">
          <table:table-cell office:value-type="string" table:number-columns-spanned="2" table:number-rows-spanned="1" table:style-name="ce42">
            <text:p>Működési célú támogatások államháztartáson kívülről</text:p>
          </table:table-cell>
          <table:covered-table-cell/>
          <table:table-cell office:value-type="float" office:value="80000" table:style-name="ce19">
            <text:p>80000</text:p>
          </table:table-cell>
          <table:table-cell office:value-type="float" office:value="80000" table:style-name="ce19">
            <text:p>80000</text:p>
          </table:table-cell>
          <table:table-cell table:style-name="ce30"/>
          <table:table-cell table:number-columns-repeated="16379"/>
        </table:table-row>
        <table:table-row table:style-name="ro8">
          <table:table-cell office:value-type="string" table:number-columns-spanned="2" table:number-rows-spanned="1" table:style-name="ce42">
            <text:p>Felhalmozási célú támogatások államháztartáson belülről</text:p>
          </table:table-cell>
          <table:covered-table-cell/>
          <table:table-cell office:value-type="float" office:value="10109739" table:style-name="ce19">
            <text:p>10109739</text:p>
          </table:table-cell>
          <table:table-cell office:value-type="float" office:value="10109739" table:style-name="ce19">
            <text:p>10109739</text:p>
          </table:table-cell>
          <table:table-cell table:style-name="ce31"/>
          <table:table-cell table:number-columns-repeated="16379"/>
        </table:table-row>
        <table:table-row table:style-name="ro18">
          <table:table-cell office:value-type="string" table:number-columns-spanned="2" table:number-rows-spanned="1" table:style-name="ce42">
            <text:p>Felhalmozási célú átvett pénzeszközök államháztartáson kívülről</text:p>
          </table:table-cell>
          <table:covered-table-cell/>
          <table:table-cell office:value-type="float" office:value="670000" table:style-name="ce19">
            <text:p>670000</text:p>
          </table:table-cell>
          <table:table-cell office:value-type="float" office:value="670000" table:style-name="ce19">
            <text:p>670000</text:p>
          </table:table-cell>
          <table:table-cell table:style-name="ce30"/>
          <table:table-cell table:number-columns-repeated="16379"/>
        </table:table-row>
        <table:table-row table:style-name="ro19">
          <table:table-cell office:value-type="string" table:style-name="ce32">
            <text:p>Felhalmozási bevételek</text:p>
          </table:table-cell>
          <table:table-cell table:style-name="ce32"/>
          <table:table-cell office:value-type="float" office:value="4573074" table:formula="of:=SUM([.C31:.C36])" table:style-name="ce19">
            <text:p>4573074</text:p>
          </table:table-cell>
          <table:table-cell office:value-type="float" office:value="4573074" table:formula="of:=SUM([.D31:.D36])" table:style-name="ce19">
            <text:p>4573074</text:p>
          </table:table-cell>
          <table:table-cell office:value-type="float" office:value="0" table:formula="of:=SUM([.E31:.E36])" table:style-name="ce19">
            <text:p>0</text:p>
          </table:table-cell>
          <table:table-cell table:number-columns-repeated="16379"/>
        </table:table-row>
        <table:table-row table:style-name="ro20">
          <table:table-cell table:number-columns-spanned="1" table:number-rows-spanned="5" table:style-name="ce43"/>
          <table:table-cell office:value-type="string" table:style-name="ce29">
            <text:p>Immateriális javak értékesítése</text:p>
          </table:table-cell>
          <table:table-cell table:number-columns-repeated="2" table:style-name="ce26"/>
          <table:table-cell table:style-name="ce33"/>
          <table:table-cell table:number-columns-repeated="16379"/>
        </table:table-row>
        <table:table-row table:style-name="ro17">
          <table:covered-table-cell/>
          <table:table-cell office:value-type="string" table:style-name="ce29">
            <text:p>Ingatlanok értékesítése</text:p>
          </table:table-cell>
          <table:table-cell office:value-type="float" office:value="1700000" table:style-name="ce26">
            <text:p>1700000</text:p>
          </table:table-cell>
          <table:table-cell office:value-type="float" office:value="1700000" table:style-name="ce26">
            <text:p>1700000</text:p>
          </table:table-cell>
          <table:table-cell table:style-name="ce33"/>
          <table:table-cell table:number-columns-repeated="16379"/>
        </table:table-row>
        <table:table-row table:style-name="ro17">
          <table:covered-table-cell/>
          <table:table-cell office:value-type="string" table:style-name="ce34">
            <text:p>Egyéb tárgyi eszközök értékesítése</text:p>
          </table:table-cell>
          <table:table-cell table:number-columns-repeated="2" table:style-name="ce26"/>
          <table:table-cell table:style-name="ce33"/>
          <table:table-cell table:number-columns-repeated="16379"/>
        </table:table-row>
        <table:table-row table:style-name="ro17">
          <table:covered-table-cell/>
          <table:table-cell office:value-type="string" table:style-name="ce34">
            <text:p>Koncessziós díj</text:p>
          </table:table-cell>
          <table:table-cell office:value-type="float" office:value="2873074" table:style-name="ce26">
            <text:p>2873074</text:p>
          </table:table-cell>
          <table:table-cell office:value-type="float" office:value="2873074" table:style-name="ce26">
            <text:p>2873074</text:p>
          </table:table-cell>
          <table:table-cell table:style-name="ce33"/>
          <table:table-cell table:number-columns-repeated="16379"/>
        </table:table-row>
        <table:table-row table:style-name="ro15">
          <table:covered-table-cell/>
          <table:table-cell table:number-columns-repeated="3" table:style-name="ce26"/>
          <table:table-cell table:style-name="ce33"/>
          <table:table-cell table:number-columns-repeated="16379"/>
        </table:table-row>
        <table:table-row table:style-name="ro15">
          <table:table-cell table:style-name="ce35"/>
          <table:table-cell table:number-columns-repeated="3" table:style-name="ce26"/>
          <table:table-cell table:style-name="ce33"/>
          <table:table-cell table:number-columns-repeated="16379"/>
        </table:table-row>
        <table:table-row table:style-name="ro21">
          <table:table-cell office:value-type="string" table:style-name="ce36">
            <text:p>Finanszírozási bevételek</text:p>
          </table:table-cell>
          <table:table-cell table:style-name="ce37"/>
          <table:table-cell office:value-type="float" office:value="6983793" table:style-name="ce19">
            <text:p>6983793</text:p>
          </table:table-cell>
          <table:table-cell office:value-type="float" office:value="6983793" table:style-name="ce19">
            <text:p>6983793</text:p>
          </table:table-cell>
          <table:table-cell table:style-name="ce19"/>
          <table:table-cell table:number-columns-repeated="16379"/>
        </table:table-row>
        <table:table-row table:style-name="ro13">
          <table:table-cell office:value-type="string" table:style-name="ce36">
            <text:p>Előző évi maradvány igénybevétele</text:p>
          </table:table-cell>
          <table:table-cell table:style-name="ce37"/>
          <table:table-cell office:value-type="float" office:value="103477379" table:style-name="ce19">
            <text:p>103477379</text:p>
          </table:table-cell>
          <table:table-cell office:value-type="float" office:value="103477379" table:style-name="ce19">
            <text:p>103477379</text:p>
          </table:table-cell>
          <table:table-cell table:style-name="ce19"/>
          <table:table-cell table:number-columns-repeated="16379"/>
        </table:table-row>
        <table:table-row table:style-name="ro22">
          <table:table-cell office:value-type="string" table:number-columns-spanned="2" table:number-rows-spanned="1" table:style-name="ce44">
            <text:p>Költségvetési bevételek mindösszesen</text:p>
          </table:table-cell>
          <table:covered-table-cell/>
          <table:table-cell office:value-type="float" office:value="303063053" table:formula="of:=[.C4]+[.C11]+[.C16]+[.C26]+[.C27]+[.C28]+[.C29]+[.C30]+[.C37]+[.C38]" table:style-name="ce38">
            <text:p>303063053</text:p>
          </table:table-cell>
          <table:table-cell office:value-type="float" office:value="298841215" table:formula="of:=[.D4]+[.D11]+[.D16]+[.D26]+[.D27]+[.D28]+[.D29]+[.D30]+[.D37]+[.D38]" table:style-name="ce38">
            <text:p>298841215</text:p>
          </table:table-cell>
          <table:table-cell office:value-type="float" office:value="4221838" table:formula="of:=[.E4]+[.E11]+[.E16]+[.E26]+[.E27]+[.E28]+[.E29]+[.E30]+[.E37]+[.E38]" table:style-name="ce38">
            <text:p>4221838</text:p>
          </table:table-cell>
          <table:table-cell table:number-columns-repeated="16379"/>
        </table:table-row>
        <table:table-row table:number-rows-repeated="1048537" table:style-name="ro7">
          <table:table-cell table:number-columns-repeated="16384"/>
        </table:table-row>
      </table:table>
      <table:table table:name="Kiadások" table:style-name="ta3">
        <table:table-column table:style-name="co11" table:default-cell-style-name="ce45"/>
        <table:table-column table:style-name="co12" table:default-cell-style-name="ce45"/>
        <table:table-column table:style-name="co13" table:default-cell-style-name="ce45"/>
        <table:table-column table:style-name="co14" table:default-cell-style-name="ce45"/>
        <table:table-column table:style-name="co10" table:number-columns-repeated="247" table:default-cell-style-name="ce45"/>
        <table:table-column table:style-name="co10" table:number-columns-repeated="6" table:default-cell-style-name="ce1"/>
        <table:table-column table:style-name="co5" table:number-columns-repeated="16127" table:default-cell-style-name="ce1"/>
        <table:table-row table:style-name="ro23">
          <table:table-cell office:value-type="string" table:number-columns-spanned="4" table:number-rows-spanned="1" table:style-name="ce58">
            <text:p>Zalahaláp <text:s/>Önkormányzat 2019. évre tervezett kiadásai <text:s/>( Ft)</text:p>
          </table:table-cell>
          <table:covered-table-cell table:number-columns-repeated="3"/>
          <table:table-cell table:number-columns-repeated="247" table:style-name="ce45"/>
          <table:table-cell table:number-columns-repeated="16133"/>
        </table:table-row>
        <table:table-row table:style-name="ro24">
          <table:table-cell table:style-name="ce46"/>
          <table:table-cell office:value-type="string" table:number-columns-spanned="2" table:number-rows-spanned="1" table:style-name="ce59">
            <text:p>3. melléklet a 6/2020. (VII.16.) Önkormányzati rendelethez</text:p>
          </table:table-cell>
          <table:covered-table-cell/>
          <table:table-cell table:style-name="ce3"/>
          <table:table-cell table:number-columns-repeated="247" table:style-name="ce45"/>
          <table:table-cell table:number-columns-repeated="16133"/>
        </table:table-row>
        <table:table-row table:style-name="ro25">
          <table:table-cell office:value-type="string" table:number-columns-spanned="2" table:number-rows-spanned="1" table:style-name="ce60">
            <text:p>Megnevezés</text:p>
          </table:table-cell>
          <table:covered-table-cell/>
          <table:table-cell office:value-type="string" table:style-name="ce17">
            <text:p>Módosított előirányzat</text:p>
          </table:table-cell>
          <table:table-cell office:value-type="string" table:style-name="ce18">
            <text:p>Kötelező feladatok</text:p>
          </table:table-cell>
          <table:table-cell office:value-type="string" table:style-name="ce18">
            <text:p>Önként vállalt feladatok</text:p>
          </table:table-cell>
          <table:table-cell table:number-columns-repeated="16379"/>
        </table:table-row>
        <table:table-row table:style-name="ro26">
          <table:table-cell office:value-type="string" table:style-name="ce47">
            <text:p>MŰKÖDÉSI KIADÁSOK<text:s text:c="2"/></text:p>
          </table:table-cell>
          <table:table-cell table:style-name="ce48"/>
          <table:table-cell office:value-type="float" office:value="233387808" table:formula="of:=SUM([.C5:.C13])" table:style-name="ce49">
            <text:p>233387808</text:p>
          </table:table-cell>
          <table:table-cell office:value-type="float" office:value="229165970" table:formula="of:=SUM([.D5:.D13])" table:style-name="ce49">
            <text:p>229165970</text:p>
          </table:table-cell>
          <table:table-cell office:value-type="float" office:value="4221838" table:formula="of:=SUM([.E5:.E13])" table:style-name="ce49">
            <text:p>4221838</text:p>
          </table:table-cell>
          <table:table-cell table:number-columns-repeated="16379"/>
        </table:table-row>
        <table:table-row table:style-name="ro24">
          <table:table-cell table:number-columns-spanned="1" table:number-rows-spanned="9" table:style-name="ce43"/>
          <table:table-cell office:value-type="string" table:style-name="ce50">
            <text:p>Személyi juttatások</text:p>
          </table:table-cell>
          <table:table-cell office:value-type="float" office:value="38125879" table:style-name="ce35">
            <text:p>38125879</text:p>
          </table:table-cell>
          <table:table-cell office:value-type="float" office:value="38125879" table:style-name="ce35">
            <text:p>38125879</text:p>
          </table:table-cell>
          <table:table-cell table:style-name="ce23"/>
          <table:table-cell table:number-columns-repeated="16379"/>
        </table:table-row>
        <table:table-row table:style-name="ro27">
          <table:covered-table-cell/>
          <table:table-cell office:value-type="string" table:style-name="ce50">
            <text:p>Munkaadókat terhelő járulékok<text:s text:c="2"/></text:p>
          </table:table-cell>
          <table:table-cell office:value-type="float" office:value="7275542" table:style-name="ce35">
            <text:p>7275542</text:p>
          </table:table-cell>
          <table:table-cell office:value-type="float" office:value="7275542" table:style-name="ce35">
            <text:p>7275542</text:p>
          </table:table-cell>
          <table:table-cell table:style-name="ce23"/>
          <table:table-cell table:number-columns-repeated="16379"/>
        </table:table-row>
        <table:table-row table:style-name="ro27">
          <table:covered-table-cell/>
          <table:table-cell office:value-type="string" table:style-name="ce50">
            <text:p>Dologi kiadások</text:p>
          </table:table-cell>
          <table:table-cell office:value-type="float" office:value="62185919" table:style-name="ce35">
            <text:p>62185919</text:p>
          </table:table-cell>
          <table:table-cell office:value-type="float" office:value="62185919" table:style-name="ce35">
            <text:p>62185919</text:p>
          </table:table-cell>
          <table:table-cell table:style-name="ce23"/>
          <table:table-cell table:number-columns-repeated="16379"/>
        </table:table-row>
        <table:table-row table:style-name="ro24">
          <table:covered-table-cell/>
          <table:table-cell office:value-type="string" table:style-name="ce50">
            <text:p>Ellátottak pénzbeli kiadásai</text:p>
          </table:table-cell>
          <table:table-cell office:value-type="float" office:value="4153000" table:style-name="ce35">
            <text:p>4153000</text:p>
          </table:table-cell>
          <table:table-cell office:value-type="float" office:value="4153000" table:style-name="ce35">
            <text:p>4153000</text:p>
          </table:table-cell>
          <table:table-cell table:style-name="ce23"/>
          <table:table-cell table:number-columns-repeated="16379"/>
        </table:table-row>
        <table:table-row table:style-name="ro28">
          <table:covered-table-cell/>
          <table:table-cell office:value-type="string" table:style-name="ce51">
            <text:p>Működési célú tám.államházt.belülre</text:p>
          </table:table-cell>
          <table:table-cell office:value-type="float" office:value="63956213" table:style-name="ce35">
            <text:p>63956213</text:p>
          </table:table-cell>
          <table:table-cell office:value-type="float" office:value="63956213" table:style-name="ce35">
            <text:p>63956213</text:p>
          </table:table-cell>
          <table:table-cell table:style-name="ce52"/>
          <table:table-cell table:number-columns-repeated="16379"/>
        </table:table-row>
        <table:table-row table:style-name="ro24">
          <table:covered-table-cell/>
          <table:table-cell office:value-type="string" table:style-name="ce51">
            <text:p>Működési célú tám.államházt kívülre</text:p>
          </table:table-cell>
          <table:table-cell office:value-type="float" office:value="4221838" table:style-name="ce35">
            <text:p>4221838</text:p>
          </table:table-cell>
          <table:table-cell table:style-name="ce35"/>
          <table:table-cell office:value-type="float" office:value="4221838" table:style-name="ce35">
            <text:p>4221838</text:p>
          </table:table-cell>
          <table:table-cell table:number-columns-repeated="16379"/>
        </table:table-row>
        <table:table-row table:style-name="ro27">
          <table:covered-table-cell/>
          <table:table-cell office:value-type="string" table:style-name="ce50">
            <text:p>Elvonások, befizetések</text:p>
          </table:table-cell>
          <table:table-cell office:value-type="float" office:value="523253" table:style-name="ce35">
            <text:p>523253</text:p>
          </table:table-cell>
          <table:table-cell office:value-type="float" office:value="523253" table:style-name="ce35">
            <text:p>523253</text:p>
          </table:table-cell>
          <table:table-cell table:style-name="ce52"/>
          <table:table-cell table:number-columns-repeated="16379"/>
        </table:table-row>
        <table:table-row table:style-name="ro27">
          <table:covered-table-cell/>
          <table:table-cell office:value-type="string" table:style-name="ce50">
            <text:p>Kamatkiadások</text:p>
          </table:table-cell>
          <table:table-cell table:number-columns-repeated="2" table:style-name="ce35"/>
          <table:table-cell table:style-name="ce52"/>
          <table:table-cell table:number-columns-repeated="16379"/>
        </table:table-row>
        <table:table-row table:style-name="ro27">
          <table:covered-table-cell/>
          <table:table-cell office:value-type="string" table:style-name="ce50">
            <text:p>Tartalékok</text:p>
          </table:table-cell>
          <table:table-cell office:value-type="float" office:value="52946164" table:style-name="ce35">
            <text:p>52946164</text:p>
          </table:table-cell>
          <table:table-cell office:value-type="float" office:value="52946164" table:style-name="ce35">
            <text:p>52946164</text:p>
          </table:table-cell>
          <table:table-cell table:style-name="ce52"/>
          <table:table-cell table:number-columns-repeated="16379"/>
        </table:table-row>
        <table:table-row table:style-name="ro29">
          <table:table-cell office:value-type="string" table:style-name="ce47">
            <text:p>FELHALMOZÁSI KIADÁSOK<text:s text:c="3"/></text:p>
          </table:table-cell>
          <table:table-cell table:style-name="ce48"/>
          <table:table-cell office:value-type="float" office:value="63200032" table:formula="of:=SUM([.C15:.C18])" table:style-name="ce49">
            <text:p>63200032</text:p>
          </table:table-cell>
          <table:table-cell office:value-type="float" office:value="63200032" table:formula="of:=SUM([.D15:.D18])" table:style-name="ce49">
            <text:p>63200032</text:p>
          </table:table-cell>
          <table:table-cell office:value-type="float" office:value="0" table:formula="of:=SUM([.E15:.E18])" table:style-name="ce49">
            <text:p>0</text:p>
          </table:table-cell>
          <table:table-cell table:number-columns-repeated="16379"/>
        </table:table-row>
        <table:table-row table:style-name="ro30">
          <table:table-cell table:number-columns-spanned="1" table:number-rows-spanned="4" table:style-name="ce43"/>
          <table:table-cell office:value-type="string" table:style-name="ce50">
            <text:p><text:s/>Beruházások ,értékpapír vásárlás<text:s text:c="19"/></text:p>
          </table:table-cell>
          <table:table-cell office:value-type="float" office:value="37960862" table:style-name="ce26">
            <text:p>37960862</text:p>
          </table:table-cell>
          <table:table-cell office:value-type="float" office:value="37960862" table:style-name="ce26">
            <text:p>37960862</text:p>
          </table:table-cell>
          <table:table-cell table:style-name="ce52"/>
          <table:table-cell table:number-columns-repeated="16379"/>
        </table:table-row>
        <table:table-row table:style-name="ro30">
          <table:covered-table-cell/>
          <table:table-cell office:value-type="string" table:style-name="ce50">
            <text:p><text:s/>Felújítások</text:p>
          </table:table-cell>
          <table:table-cell office:value-type="float" office:value="20500000" table:style-name="ce26">
            <text:p>20500000</text:p>
          </table:table-cell>
          <table:table-cell office:value-type="float" office:value="20500000" table:style-name="ce26">
            <text:p>20500000</text:p>
          </table:table-cell>
          <table:table-cell table:style-name="ce52"/>
          <table:table-cell table:number-columns-repeated="16379"/>
        </table:table-row>
        <table:table-row table:style-name="ro27">
          <table:covered-table-cell/>
          <table:table-cell office:value-type="string" table:style-name="ce51">
            <text:p>Felhalmozási célú tám.államházt.belülre</text:p>
          </table:table-cell>
          <table:table-cell office:value-type="float" office:value="4500000" table:style-name="ce26">
            <text:p>4500000</text:p>
          </table:table-cell>
          <table:table-cell office:value-type="float" office:value="4500000" table:style-name="ce26">
            <text:p>4500000</text:p>
          </table:table-cell>
          <table:table-cell table:style-name="ce52"/>
          <table:table-cell table:number-columns-repeated="16379"/>
        </table:table-row>
        <table:table-row table:style-name="ro31">
          <table:covered-table-cell/>
          <table:table-cell office:value-type="string" table:style-name="ce51">
            <text:p>Felhalmozásii célú átadott pe.államházt kívülre</text:p>
          </table:table-cell>
          <table:table-cell office:value-type="float" office:value="239170" table:style-name="ce26">
            <text:p>239170</text:p>
          </table:table-cell>
          <table:table-cell office:value-type="float" office:value="239170" table:style-name="ce26">
            <text:p>239170</text:p>
          </table:table-cell>
          <table:table-cell table:style-name="ce52"/>
          <table:table-cell table:number-columns-repeated="16379"/>
        </table:table-row>
        <table:table-row table:style-name="ro32">
          <table:table-cell office:value-type="string" table:style-name="ce47">
            <text:p>FINANSZÍROZÁSI KIADÁSOK</text:p>
          </table:table-cell>
          <table:table-cell table:style-name="ce48"/>
          <table:table-cell office:value-type="float" office:value="6475213" table:formula="of:=SUM([.C20:.C21])" table:style-name="ce49">
            <text:p>6475213</text:p>
          </table:table-cell>
          <table:table-cell office:value-type="float" office:value="6475213" table:formula="of:=SUM([.D20:.D21])" table:style-name="ce49">
            <text:p>6475213</text:p>
          </table:table-cell>
          <table:table-cell office:value-type="float" office:value="0" table:formula="of:=SUM([.E20:.E21])" table:style-name="ce49">
            <text:p>0</text:p>
          </table:table-cell>
          <table:table-cell table:number-columns-repeated="16379"/>
        </table:table-row>
        <table:table-row table:style-name="ro32">
          <table:table-cell table:style-name="ce53"/>
          <table:table-cell office:value-type="string" table:style-name="ce54">
            <text:p>Irányító szervi támogatások folyósítás</text:p>
          </table:table-cell>
          <table:table-cell table:number-columns-repeated="2" table:style-name="ce55"/>
          <table:table-cell table:style-name="ce52"/>
          <table:table-cell table:number-columns-repeated="16379"/>
        </table:table-row>
        <table:table-row table:style-name="ro33">
          <table:table-cell table:style-name="ce56"/>
          <table:table-cell office:value-type="string" table:style-name="ce50">
            <text:p>Egyéb finanszírozási kiadások</text:p>
          </table:table-cell>
          <table:table-cell office:value-type="float" office:value="6475213" table:style-name="ce26">
            <text:p>6475213</text:p>
          </table:table-cell>
          <table:table-cell office:value-type="float" office:value="6475213" table:style-name="ce26">
            <text:p>6475213</text:p>
          </table:table-cell>
          <table:table-cell table:style-name="ce52"/>
          <table:table-cell table:number-columns-repeated="16379"/>
        </table:table-row>
        <table:table-row table:style-name="ro14">
          <table:table-cell office:value-type="string" table:number-columns-spanned="2" table:number-rows-spanned="1" table:style-name="ce61">
            <text:p>KÖLTSÉGVETÉSI KIADÁSOK MINDÖSSZESEN</text:p>
          </table:table-cell>
          <table:covered-table-cell/>
          <table:table-cell office:value-type="float" office:value="303063053" table:formula="of:=[.C4]+[.C14]+[.C19]" table:style-name="ce57">
            <text:p>303063053</text:p>
          </table:table-cell>
          <table:table-cell office:value-type="float" office:value="298841215" table:formula="of:=[.D4]+[.D14]+[.D19]" table:style-name="ce57">
            <text:p>298841215</text:p>
          </table:table-cell>
          <table:table-cell office:value-type="float" office:value="4221838" table:formula="of:=[.E4]+[.E14]+[.E19]" table:style-name="ce57">
            <text:p>4221838</text:p>
          </table:table-cell>
          <table:table-cell table:number-columns-repeated="16379"/>
        </table:table-row>
        <table:table-row table:number-rows-repeated="1048554" table:style-name="ro23">
          <table:table-cell table:number-columns-repeated="16384"/>
        </table:table-row>
      </table:table>
      <table:table table:name="Működés-Felhalmozás" table:style-name="ta4"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2" table:number-columns-repeated="249" table:default-cell-style-name="ce2"/>
        <table:table-column table:style-name="co10" table:number-columns-repeated="771" table:default-cell-style-name="ce1"/>
        <table:table-column table:style-name="co5" table:number-columns-repeated="15360" table:default-cell-style-name="ce1"/>
        <table:table-row table:style-name="ro34">
          <table:table-cell office:value-type="string" table:number-columns-spanned="4" table:number-rows-spanned="1" table:style-name="ce93">
            <text:p>Zalahaláp Önkormányzat 2019. évi összesített működési és felhalmozási kiadásai és bevételei egyensúlya mérlegszerűen ( Ft)<text:s text:c="2"/></text:p>
          </table:table-cell>
          <table:covered-table-cell table:number-columns-repeated="3"/>
          <table:table-cell table:number-columns-repeated="16380"/>
        </table:table-row>
        <table:table-row table:style-name="ro35">
          <table:table-cell table:number-columns-repeated="2" table:style-name="ce62"/>
          <table:table-cell office:value-type="string" table:number-columns-spanned="2" table:number-rows-spanned="1" table:style-name="ce40">
            <text:p>4. <text:s text:c="2"/>melléklet a 6/2020. (VII.16.) Önkormányzati rendelethez</text:p>
          </table:table-cell>
          <table:covered-table-cell/>
          <table:table-cell table:number-columns-repeated="16380"/>
        </table:table-row>
        <table:table-row table:style-name="ro36">
          <table:table-cell office:value-type="string" table:style-name="ce63">
            <text:p>Működési kiadások</text:p>
          </table:table-cell>
          <table:table-cell office:value-type="string" table:style-name="ce22">
            <text:p>Módosított előirányzat</text:p>
          </table:table-cell>
          <table:table-cell office:value-type="string" table:style-name="ce64">
            <text:p>Működési bevételek</text:p>
          </table:table-cell>
          <table:table-cell office:value-type="string" table:style-name="ce22">
            <text:p>Módosított előirányzat</text:p>
          </table:table-cell>
          <table:table-cell table:number-columns-repeated="16380" table:style-name="ce65"/>
        </table:table-row>
        <table:table-row table:style-name="ro36">
          <table:table-cell office:value-type="string" table:style-name="ce66">
            <text:p>Személyi juttatás</text:p>
          </table:table-cell>
          <table:table-cell office:value-type="float" office:value="38125879" table:formula="of:=SUM([Kiadások.C5])" table:style-name="ce67">
            <text:p>38 125 879</text:p>
          </table:table-cell>
          <table:table-cell office:value-type="string" table:style-name="ce68">
            <text:p>Intézményi működési bevételek</text:p>
          </table:table-cell>
          <table:table-cell office:value-type="float" office:value="12648650" table:formula="of:=[Bevételek_.C16]" table:style-name="ce69">
            <text:p>12 648 650</text:p>
          </table:table-cell>
          <table:table-cell table:number-columns-repeated="16380"/>
        </table:table-row>
        <table:table-row table:style-name="ro36">
          <table:table-cell office:value-type="string" table:style-name="ce66">
            <text:p>Munkaadókat terhelő járulék</text:p>
          </table:table-cell>
          <table:table-cell office:value-type="float" office:value="7275542" table:formula="of:=SUM([Kiadások.C6])" table:style-name="ce67">
            <text:p>7 275 542</text:p>
          </table:table-cell>
          <table:table-cell office:value-type="string" table:style-name="ce70">
            <text:p>Önkormányzat költségvetési támogatása</text:p>
          </table:table-cell>
          <table:table-cell office:value-type="float" office:value="72691540" table:formula="of:=[Bevételek_.C4]" table:style-name="ce71">
            <text:p>72 691 540</text:p>
          </table:table-cell>
          <table:table-cell table:number-columns-repeated="16380"/>
        </table:table-row>
        <table:table-row table:style-name="ro37">
          <table:table-cell office:value-type="string" table:style-name="ce66">
            <text:p>Dologi kiadás</text:p>
          </table:table-cell>
          <table:table-cell office:value-type="float" office:value="62185919" table:formula="of:=SUM([Kiadások.C7])" table:style-name="ce67">
            <text:p>62 185 919</text:p>
          </table:table-cell>
          <table:table-cell office:value-type="string" table:style-name="ce66">
            <text:p>Működési célú támogatások államháztartáson belülről</text:p>
          </table:table-cell>
          <table:table-cell office:value-type="float" office:value="16787936" table:formula="of:=[Bevételek_.C26]" table:style-name="ce71">
            <text:p>16 787 936</text:p>
          </table:table-cell>
          <table:table-cell table:number-columns-repeated="16380"/>
        </table:table-row>
        <table:table-row table:style-name="ro38">
          <table:table-cell office:value-type="string" table:style-name="ce66">
            <text:p>Elvonások, befizetések</text:p>
          </table:table-cell>
          <table:table-cell office:value-type="float" office:value="523253" table:formula="of:=[Kiadások.C11]" table:style-name="ce67">
            <text:p>523 253</text:p>
          </table:table-cell>
          <table:table-cell office:value-type="string" table:style-name="ce70">
            <text:p>Közhatalmi bevételek működési célra</text:p>
          </table:table-cell>
          <table:table-cell office:value-type="float" office:value="70671245" table:style-name="ce72">
            <text:p>70 671 245</text:p>
          </table:table-cell>
          <table:table-cell table:number-columns-repeated="16380"/>
        </table:table-row>
        <table:table-row table:style-name="ro36">
          <table:table-cell office:value-type="string" table:style-name="ce66">
            <text:p>Működési célú támogatások államháztartáson belülre</text:p>
          </table:table-cell>
          <table:table-cell office:value-type="float" office:value="63956213" table:formula="of:=SUM([Kiadások.C9])" table:style-name="ce67">
            <text:p>63 956 213</text:p>
          </table:table-cell>
          <table:table-cell office:value-type="string" table:style-name="ce73">
            <text:p>Egyéb működési célú átvett pénzeszközök</text:p>
          </table:table-cell>
          <table:table-cell office:value-type="float" office:value="80000" table:formula="of:=[Bevételek_.C27]" table:style-name="ce72">
            <text:p>80 000</text:p>
          </table:table-cell>
          <table:table-cell table:number-columns-repeated="16380"/>
        </table:table-row>
        <table:table-row table:style-name="ro38">
          <table:table-cell office:value-type="string" table:style-name="ce66">
            <text:p>Működési célú támogatások államháztartáson kívülre</text:p>
          </table:table-cell>
          <table:table-cell office:value-type="float" office:value="4221838" table:formula="of:=SUM([Kiadások.C10])" table:style-name="ce67">
            <text:p>4 221 838</text:p>
          </table:table-cell>
          <table:table-cell office:value-type="string" table:style-name="ce70">
            <text:p>Maradvány felhasználás</text:p>
          </table:table-cell>
          <table:table-cell office:value-type="float" office:value="20000000" table:style-name="ce74">
            <text:p>20 000 000</text:p>
          </table:table-cell>
          <table:table-cell table:number-columns-repeated="16380"/>
        </table:table-row>
        <table:table-row table:style-name="ro39">
          <table:table-cell office:value-type="string" table:style-name="ce66">
            <text:p>Ellátottak juttatásai</text:p>
          </table:table-cell>
          <table:table-cell office:value-type="float" office:value="4153000" table:formula="of:=SUM([Kiadások.C8])" table:style-name="ce67">
            <text:p>4 153 000</text:p>
          </table:table-cell>
          <table:table-cell table:style-name="ce75"/>
          <table:table-cell table:style-name="ce76"/>
          <table:table-cell table:number-columns-repeated="16380"/>
        </table:table-row>
        <table:table-row table:style-name="ro7">
          <table:table-cell office:value-type="string" table:style-name="ce77">
            <text:p>Finanszírozási kiadások</text:p>
          </table:table-cell>
          <table:table-cell office:value-type="float" office:value="6475213" table:formula="of:=[Kiadások.C21]" table:style-name="ce78">
            <text:p>6 475 213</text:p>
          </table:table-cell>
          <table:table-cell office:value-type="string" table:style-name="ce79">
            <text:p>Finanszírozási bevételek</text:p>
          </table:table-cell>
          <table:table-cell office:value-type="float" office:value="6983793" table:formula="of:=[Bevételek_.C37]" table:style-name="ce78">
            <text:p>6 983 793</text:p>
          </table:table-cell>
          <table:table-cell table:number-columns-repeated="16380"/>
        </table:table-row>
        <table:table-row table:style-name="ro15">
          <table:table-cell office:value-type="string" table:style-name="ce70">
            <text:p>Működési célu tartalék</text:p>
          </table:table-cell>
          <table:table-cell office:value-type="float" office:value="12946164" table:style-name="ce80">
            <text:p>12 946 164</text:p>
          </table:table-cell>
          <table:table-cell table:style-name="ce81"/>
          <table:table-cell table:style-name="ce82"/>
          <table:table-cell table:number-columns-repeated="16380"/>
        </table:table-row>
        <table:table-row table:style-name="ro24">
          <table:table-cell office:value-type="string" table:style-name="ce83">
            <text:p>Összesen:</text:p>
          </table:table-cell>
          <table:table-cell office:value-type="float" office:value="199863021" table:formula="of:=SUM([.B4:.B12])" table:style-name="ce84">
            <text:p>199 863 021</text:p>
          </table:table-cell>
          <table:table-cell office:value-type="string" table:style-name="ce83">
            <text:p>Összesen:</text:p>
          </table:table-cell>
          <table:table-cell office:value-type="float" office:value="199863164" table:formula="of:=SUM([.D4:.D12])" table:style-name="ce84">
            <text:p>199 863 164</text:p>
          </table:table-cell>
          <table:table-cell table:number-columns-repeated="16380"/>
        </table:table-row>
        <table:table-row table:style-name="ro40">
          <table:table-cell office:value-type="string" table:style-name="ce63">
            <text:p>Felhalmozási kiadások</text:p>
          </table:table-cell>
          <table:table-cell office:value-type="string" table:style-name="ce85">
            <text:p>Módosított előirányzat</text:p>
          </table:table-cell>
          <table:table-cell office:value-type="string" table:style-name="ce63">
            <text:p>Felhalmozási bevét.</text:p>
          </table:table-cell>
          <table:table-cell office:value-type="string" table:style-name="ce85">
            <text:p>Módosított előirányzat</text:p>
          </table:table-cell>
          <table:table-cell table:number-columns-repeated="16380"/>
        </table:table-row>
        <table:table-row table:style-name="ro14">
          <table:table-cell office:value-type="string" table:style-name="ce25">
            <text:p>Felújítás</text:p>
          </table:table-cell>
          <table:table-cell office:value-type="float" office:value="20500000" table:formula="of:=[Kiadások.C16]" table:style-name="ce86">
            <text:p>20 500 000</text:p>
          </table:table-cell>
          <table:table-cell office:value-type="string" table:style-name="ce66">
            <text:p>Tárgyi eszköz <text:s text:c="3"/>értékesítés</text:p>
          </table:table-cell>
          <table:table-cell office:value-type="float" office:value="1700000" table:formula="of:=[Bevételek_.C32]" table:style-name="ce82">
            <text:p>1 700 000</text:p>
          </table:table-cell>
          <table:table-cell table:number-columns-repeated="16380"/>
        </table:table-row>
        <table:table-row table:style-name="ro36">
          <table:table-cell office:value-type="string" table:style-name="ce87">
            <text:p>Beruházás</text:p>
          </table:table-cell>
          <table:table-cell office:value-type="float" office:value="37960862" table:formula="of:=[Kiadások.C15]" table:style-name="ce88">
            <text:p>37 960 862</text:p>
          </table:table-cell>
          <table:table-cell office:value-type="string" table:style-name="ce66">
            <text:p>Felhalmozási célú költségvetési támogatás</text:p>
          </table:table-cell>
          <table:table-cell office:value-type="float" office:value="10109739" table:formula="of:=[Bevételek_.C28]" table:style-name="ce82">
            <text:p>10 109 739</text:p>
          </table:table-cell>
          <table:table-cell table:number-columns-repeated="16380"/>
        </table:table-row>
        <table:table-row table:style-name="ro2">
          <table:table-cell office:value-type="string" table:style-name="ce66">
            <text:p>Támogatás értékű felhalmozási kiadások</text:p>
          </table:table-cell>
          <table:table-cell office:value-type="float" office:value="4500000" table:formula="of:=[Kiadások.C17]" table:style-name="ce69">
            <text:p>4 500 000</text:p>
          </table:table-cell>
          <table:table-cell office:value-type="string" table:style-name="ce66">
            <text:p>Közhatalmi bevétel <text:s/>felhalmozási célra</text:p>
          </table:table-cell>
          <table:table-cell office:value-type="float" office:value="4369697" table:style-name="ce82">
            <text:p>4 369 697</text:p>
          </table:table-cell>
          <table:table-cell table:number-columns-repeated="16380"/>
        </table:table-row>
        <table:table-row table:style-name="ro36">
          <table:table-cell office:value-type="string" table:style-name="ce66">
            <text:p><text:s/>Pénzeszköz átadások</text:p>
          </table:table-cell>
          <table:table-cell office:value-type="float" office:value="239170" table:formula="of:=[Kiadások.C18]" table:style-name="ce69">
            <text:p>239 170</text:p>
          </table:table-cell>
          <table:table-cell office:value-type="string" table:style-name="ce70">
            <text:p>Felhalmozási célú átvett pe.</text:p>
          </table:table-cell>
          <table:table-cell office:value-type="float" office:value="670000" table:formula="of:=[Bevételek_.C29]" table:style-name="ce82">
            <text:p>670 000</text:p>
          </table:table-cell>
          <table:table-cell table:number-columns-repeated="16380"/>
        </table:table-row>
        <table:table-row table:style-name="ro41">
          <table:table-cell office:value-type="string" table:style-name="ce66">
            <text:p>Egyéb pénzügyi befektetések</text:p>
          </table:table-cell>
          <table:table-cell table:style-name="ce69"/>
          <table:table-cell office:value-type="string" table:style-name="ce66">
            <text:p>Koncessziós díj</text:p>
          </table:table-cell>
          <table:table-cell office:value-type="float" office:value="2873074" table:formula="of:=[Bevételek_.C34]" table:style-name="ce82">
            <text:p>2 873 074</text:p>
          </table:table-cell>
          <table:table-cell table:number-columns-repeated="16380"/>
        </table:table-row>
        <table:table-row table:style-name="ro41">
          <table:table-cell office:value-type="string" table:style-name="ce66">
            <text:p>Felhalmozási célú hitelek,kölcsönök</text:p>
          </table:table-cell>
          <table:table-cell table:style-name="ce69"/>
          <table:table-cell office:value-type="string" table:style-name="ce73">
            <text:p>Előző évi felhalmozási maradvány igénybevétele</text:p>
          </table:table-cell>
          <table:table-cell office:value-type="float" office:value="83477379" table:style-name="ce82">
            <text:p>83 477 379</text:p>
          </table:table-cell>
          <table:table-cell table:number-columns-repeated="16380"/>
        </table:table-row>
        <table:table-row table:style-name="ro15">
          <table:table-cell office:value-type="string" table:style-name="ce73">
            <text:p>Fejlesztési célú tartalék</text:p>
          </table:table-cell>
          <table:table-cell office:value-type="float" office:value="40000000" table:style-name="ce72">
            <text:p>40 000 000</text:p>
          </table:table-cell>
          <table:table-cell table:style-name="ce73"/>
          <table:table-cell table:style-name="ce89"/>
          <table:table-cell table:number-columns-repeated="16380"/>
        </table:table-row>
        <table:table-row table:style-name="ro30">
          <table:table-cell office:value-type="string" table:style-name="ce83">
            <text:p>Összesen:</text:p>
          </table:table-cell>
          <table:table-cell office:value-type="float" office:value="103200032" table:formula="of:=SUM([.B15:.B21])" table:style-name="ce84">
            <text:p>103 200 032</text:p>
          </table:table-cell>
          <table:table-cell office:value-type="string" table:style-name="ce84">
            <text:p>Összesen:</text:p>
          </table:table-cell>
          <table:table-cell office:value-type="float" office:value="103199889" table:formula="of:=SUM([.D15:.D21])" table:style-name="ce84">
            <text:p>103 199 889</text:p>
          </table:table-cell>
          <table:table-cell table:number-columns-repeated="16380"/>
        </table:table-row>
        <table:table-row table:style-name="ro30">
          <table:table-cell office:value-type="string" table:style-name="ce90">
            <text:p>Kiadások mindösszesen:</text:p>
          </table:table-cell>
          <table:table-cell office:value-type="float" office:value="303063053" table:formula="of:=[.B13]+[.B22]" table:style-name="ce91">
            <text:p>303 063 053</text:p>
          </table:table-cell>
          <table:table-cell office:value-type="string" table:style-name="ce90">
            <text:p>Bevételek mindösszesen:</text:p>
          </table:table-cell>
          <table:table-cell office:value-type="float" office:value="303063053" table:formula="of:=[.D13]+[.D22]" table:style-name="ce91">
            <text:p>303 063 053</text:p>
          </table:table-cell>
          <table:table-cell table:number-columns-repeated="16380"/>
        </table:table-row>
        <table:table-row table:style-name="ro7">
          <table:table-cell table:style-name="ce2"/>
          <table:table-cell table:style-name="ce92"/>
          <table:table-cell table:style-name="ce2"/>
          <table:table-cell table:style-name="ce92"/>
          <table:table-cell table:number-columns-repeated="16380"/>
        </table:table-row>
        <table:table-row table:number-rows-repeated="2" table:style-name="ro7">
          <table:table-cell table:style-name="ce2"/>
          <table:table-cell table:style-name="ce92"/>
          <table:table-cell table:number-columns-repeated="251" table:style-name="ce2"/>
          <table:table-cell table:number-columns-repeated="16131"/>
        </table:table-row>
        <table:table-row table:number-rows-repeated="1048550" table:style-name="ro7">
          <table:table-cell table:number-columns-repeated="16384"/>
        </table:table-row>
      </table:table>
      <table:table table:name="Létszámkeret" table:style-name="ta5"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0" table:number-columns-repeated="1019" table:default-cell-style-name="ce1"/>
        <table:table-column table:style-name="co5" table:number-columns-repeated="15360" table:default-cell-style-name="ce1"/>
        <table:table-row table:style-name="ro30">
          <table:table-cell office:value-type="string" table:number-columns-spanned="5" table:number-rows-spanned="1" table:style-name="ce93">
            <text:p>Zalahaláp <text:s/>Önkormányzat 2019. évi létszámkerete költségvetési szervenként <text:s/>(fő)</text:p>
          </table:table-cell>
          <table:covered-table-cell table:number-columns-repeated="4"/>
          <table:table-cell table:number-columns-repeated="16379" table:style-name="ce1"/>
        </table:table-row>
        <table:table-row table:style-name="ro7">
          <table:table-cell table:number-columns-repeated="5" table:style-name="ce16"/>
          <table:table-cell table:number-columns-repeated="16379" table:style-name="ce1"/>
        </table:table-row>
        <table:table-row table:style-name="ro7">
          <table:table-cell table:number-columns-repeated="2" table:style-name="ce16"/>
          <table:table-cell office:value-type="string" table:number-columns-spanned="3" table:number-rows-spanned="1" table:style-name="ce40">
            <text:p>5.melléklet a <text:s text:c="2"/>6 /2020. ( VII.16.) Önkormányzati rendelethez</text:p>
          </table:table-cell>
          <table:covered-table-cell table:number-columns-repeated="2"/>
          <table:table-cell table:number-columns-repeated="16379" table:style-name="ce1"/>
        </table:table-row>
        <table:table-row table:style-name="ro6">
          <table:table-cell office:value-type="string" table:style-name="ce94">
            <text:p>Megnevezés</text:p>
          </table:table-cell>
          <table:table-cell office:value-type="string" table:style-name="ce95">
            <text:p>Teljes munkaidőben foglalkoztatottak</text:p>
          </table:table-cell>
          <table:table-cell office:value-type="string" table:style-name="ce95">
            <text:p>Részmunkaidőben foglalkoztatottak</text:p>
          </table:table-cell>
          <table:table-cell office:value-type="string" table:style-name="ce95">
            <text:p>Választott tisztségviselők</text:p>
          </table:table-cell>
          <table:table-cell office:value-type="string" table:style-name="ce95">
            <text:p>Összesen</text:p>
          </table:table-cell>
          <table:table-cell table:number-columns-repeated="3" table:style-name="ce96"/>
          <table:table-cell table:number-columns-repeated="16376"/>
        </table:table-row>
        <table:table-row table:style-name="ro12">
          <table:table-cell office:value-type="string" table:style-name="ce35">
            <text:p>Művelődési ház</text:p>
          </table:table-cell>
          <table:table-cell office:value-type="float" office:value="1" table:style-name="ce97">
            <text:p>1</text:p>
          </table:table-cell>
          <table:table-cell table:number-columns-repeated="2" table:style-name="ce97"/>
          <table:table-cell office:value-type="float" office:value="1" table:formula="of:=SUM([.B5:.D5])" table:style-name="ce97">
            <text:p>1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style-name="ro42">
          <table:table-cell office:value-type="string" table:style-name="ce35">
            <text:p>Védőnői szolgálat</text:p>
          </table:table-cell>
          <table:table-cell office:value-type="float" office:value="1" table:style-name="ce97">
            <text:p>1</text:p>
          </table:table-cell>
          <table:table-cell table:number-columns-repeated="2" table:style-name="ce97"/>
          <table:table-cell office:value-type="float" office:value="1" table:formula="of:=SUM([.B6:.D6])" table:style-name="ce97">
            <text:p>1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style-name="ro4">
          <table:table-cell office:value-type="string" table:style-name="ce35">
            <text:p>Város és községgazdálkodás</text:p>
          </table:table-cell>
          <table:table-cell office:value-type="float" office:value="2" table:style-name="ce97">
            <text:p>2</text:p>
          </table:table-cell>
          <table:table-cell table:number-columns-repeated="2" table:style-name="ce97"/>
          <table:table-cell office:value-type="float" office:value="2" table:formula="of:=SUM([.B7:.D7])" table:style-name="ce97">
            <text:p>2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style-name="ro43">
          <table:table-cell office:value-type="string" table:style-name="ce35">
            <text:p>Hivatal</text:p>
          </table:table-cell>
          <table:table-cell office:value-type="float" office:value="1" table:style-name="ce97">
            <text:p>1</text:p>
          </table:table-cell>
          <table:table-cell table:style-name="ce97"/>
          <table:table-cell office:value-type="float" office:value="7" table:style-name="ce97">
            <text:p>7</text:p>
          </table:table-cell>
          <table:table-cell office:value-type="float" office:value="8" table:formula="of:=SUM([.B8:.D8])" table:style-name="ce97">
            <text:p>8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style-name="ro43">
          <table:table-cell office:value-type="string" table:style-name="ce35">
            <text:p>Tanyagondnoki szolgálat</text:p>
          </table:table-cell>
          <table:table-cell office:value-type="float" office:value="1" table:style-name="ce97">
            <text:p>1</text:p>
          </table:table-cell>
          <table:table-cell table:number-columns-repeated="2" table:style-name="ce97"/>
          <table:table-cell office:value-type="float" office:value="1" table:formula="of:=SUM([.B9:.D9])" table:style-name="ce97">
            <text:p>1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style-name="ro16">
          <table:table-cell office:value-type="string" table:style-name="ce35">
            <text:p>Közfoglalkoztatás hosszútávú</text:p>
          </table:table-cell>
          <table:table-cell office:value-type="float" office:value="11" table:style-name="ce97">
            <text:p>11</text:p>
          </table:table-cell>
          <table:table-cell table:number-columns-repeated="2" table:style-name="ce97"/>
          <table:table-cell office:value-type="float" office:value="11" table:formula="of:=SUM([.B10:.D10])" table:style-name="ce97">
            <text:p>11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style-name="ro43">
          <table:table-cell office:value-type="string" table:style-name="ce99">
            <text:p>Összesen:</text:p>
          </table:table-cell>
          <table:table-cell office:value-type="float" office:value="17" table:formula="of:=SUM([.B5:.B10])" table:style-name="ce100">
            <text:p>17</text:p>
          </table:table-cell>
          <table:table-cell office:value-type="float" office:value="0" table:formula="of:=SUM([.C5:.C10])" table:style-name="ce100">
            <text:p>0</text:p>
          </table:table-cell>
          <table:table-cell office:value-type="float" office:value="7" table:formula="of:=SUM([.D5:.D10])" table:style-name="ce100">
            <text:p>7</text:p>
          </table:table-cell>
          <table:table-cell office:value-type="float" office:value="24" table:formula="of:=SUM([.E5:.E10])" table:style-name="ce100">
            <text:p>24</text:p>
          </table:table-cell>
          <table:table-cell table:number-columns-repeated="2" table:style-name="ce98"/>
          <table:table-cell table:style-name="ce96"/>
          <table:table-cell table:number-columns-repeated="16376"/>
        </table:table-row>
        <table:table-row table:number-rows-repeated="1048565" table:style-name="ro7">
          <table:table-cell table:number-columns-repeated="16384"/>
        </table:table-row>
      </table:table>
      <table:named-expressions>
        <table:named-expression table:name="SHARED_FORMULA_1_13_1_13_21" table:expression="of:=&quot;SUM([#REF!])&quot;" table:base-cell-address="Címrend.$A$1"/>
        <table:named-expression table:name="SHARED_FORMULA_1_21_1_21_21" table:expression="of:=&quot;SUM([#REF!])&quot;" table:base-cell-address="Címrend.$A$1"/>
        <table:named-expression table:name="SHARED_FORMULA_1_29_1_29_21" table:expression="of:=&quot;SUM([#REF!]+[#REF!]+[#REF!])&quot;" table:base-cell-address="Címrend.$A$1"/>
        <table:named-expression table:name="SHARED_FORMULA_1_38_1_38_21" table:expression="of:=&quot;SUM([#REF!])&quot;" table:base-cell-address="Címrend.$A$1"/>
        <table:named-expression table:name="SHARED_FORMULA_14_3_14_3_23" table:expression="of:=&quot;SUM([#REF!])&quot;" table:base-cell-address="Címrend.$A$1"/>
        <table:named-expression table:name="SHARED_FORMULA_14_33_14_33_23" table:expression="of:=&quot;SUM([#REF!]+[#REF!]+[#REF!]+[#REF!]+[#REF!]+[#REF!]+[#REF!])&quot;" table:base-cell-address="Címrend.$A$1"/>
        <table:named-expression table:name="SHARED_FORMULA_14_68_14_68_23" table:expression="of:=&quot;SUM([#REF!]+[#REF!]+[#REF!]+[#REF!]+[#REF!]+[#REF!]+[#REF!]+[#REF!])&quot;" table:base-cell-address="Címrend.$A$1"/>
        <table:named-expression table:name="SHARED_FORMULA_2_3_2_3_23" table:expression="of:=&quot;SUM([#REF!])&quot;" table:base-cell-address="Címrend.$A$1"/>
        <table:named-expression table:name="SHARED_FORMULA_2_33_2_33_23" table:expression="of:=&quot;SUM([#REF!]+[#REF!]+[#REF!]+[#REF!]+[#REF!]+[#REF!]+[#REF!])&quot;" table:base-cell-address="Címrend.$A$1"/>
        <table:named-expression table:name="SHARED_FORMULA_2_38_2_38_23" table:expression="of:=&quot;SUM([#REF!])&quot;" table:base-cell-address="Címrend.$A$1"/>
        <table:named-expression table:name="SHARED_FORMULA_2_68_2_68_23" table:expression="of:=&quot;SUM([#REF!];[#REF!];[#REF!];[#REF!];[#REF!];[#REF!])&quot;" table:base-cell-address="Címrend.$A$1"/>
        <table:named-expression table:name="SHARED_FORMULA_26_3_26_3_23" table:expression="of:=&quot;SUM([#REF!])&quot;" table:base-cell-address="Címrend.$A$1"/>
        <table:named-expression table:name="SHARED_FORMULA_26_33_26_33_23" table:expression="of:=&quot;SUM([#REF!]+[#REF!]+[#REF!]+[#REF!]+[#REF!]+[#REF!]+[#REF!])&quot;" table:base-cell-address="Címrend.$A$1"/>
        <table:named-expression table:name="SHARED_FORMULA_26_38_26_38_23" table:expression="of:=&quot;SUM([#REF!])&quot;" table:base-cell-address="Címrend.$A$1"/>
        <table:named-expression table:name="SHARED_FORMULA_26_44_26_44_23" table:expression="of:=&quot;SUM([#REF!])&quot;" table:base-cell-address="Címrend.$A$1"/>
        <table:named-expression table:name="SHARED_FORMULA_26_48_26_48_23" table:expression="of:=&quot;SUM([#REF!])&quot;" table:base-cell-address="Címrend.$A$1"/>
        <table:named-expression table:name="SHARED_FORMULA_26_56_26_56_23" table:expression="of:=&quot;SUM([#REF!])&quot;" table:base-cell-address="Címrend.$A$1"/>
        <table:named-expression table:name="SHARED_FORMULA_26_59_26_59_23" table:expression="of:=&quot;SUM([#REF!])&quot;" table:base-cell-address="Címrend.$A$1"/>
        <table:named-expression table:name="SHARED_FORMULA_26_64_26_64_23" table:expression="of:=&quot;SUM([#REF!])&quot;" table:base-cell-address="Címrend.$A$1"/>
        <table:named-expression table:name="SHARED_FORMULA_26_68_26_68_23" table:expression="of:=&quot;SUM([#REF!];[#REF!];[#REF!];[#REF!];[#REF!];[#REF!])&quot;" table:base-cell-address="Címrend.$A$1"/>
        <table:named-expression table:name="SHARED_FORMULA_39_5_39_5_23" table:expression="of:=&quot;SUM([#REF!])&quot;" table:base-cell-address="Címrend.$A$1"/>
        <table:named-expression table:name="SHARED_FORMULA_4_64_4_64_23" table:expression="of:=&quot;SUM([#REF!])&quot;" table:base-cell-address="Címrend.$A$1"/>
        <table:named-expression table:name="SHARED_FORMULA_5_4_5_4_10" table:expression="of:=&quot;[#REF!]+[#REF!]+[#REF!]&quot;" table:base-cell-address="Címrend.$A$1"/>
        <table:named-expression table:name="SHARED_FORMULA_6_56_6_56_23" table:expression="of:=&quot;SUM([#REF!])&quot;" table:base-cell-address="Címrend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 CE" svg:font-family="&quot;Arial CE&quot;"/>
    <style:font-face style:name="Times New Roman" svg:font-family="&quot;Times New Roman&quot;"/>
    <style:font-face style:name="Arial Narrow" svg:font-family="&quot;Arial Narrow&quot;"/>
    <style:font-face style:name="Georgia" svg:font-family="Georgia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KARSZJ3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/>
    </style:style>
    <style:style style:name="Norm_225_l_Munka1" style:display-name="Normál_Munka1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590157480314961in" fo:margin-bottom="0.590157480314961in" fo:margin-left="0.196456692913386in" fo:margin-right="0.196456692913386in" style:print-orientation="portrait" style:print-page-order="ltr" style:first-page-number="continue" style:scale-to="63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3">
      <style:page-layout-properties fo:margin-top="0.983858267716535in" fo:margin-bottom="0.983858267716535in" fo:margin-left="0.459842519685039in" fo:margin-right="0.196456692913386in" style:print-orientation="portrait" style:print-page-order="ltr" style:first-page-number="continue" style:scale-to="82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4">
      <style:page-layout-properties fo:margin-top="0.590157480314961in" fo:margin-bottom="0.590157480314961in" fo:margin-left="0.196456692913386in" fo:margin-right="0.196456692913386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5">
      <style:page-layout-properties fo:margin-top="0.983858267716535in" fo:margin-bottom="0.983858267716535in" fo:margin-left="0.78740157480315in" fo:margin-right="0.78740157480315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001</meta:generator>
    <meta:initial-creator>penzugy1</meta:initial-creator>
    <dc:creator>titkarsag</dc:creator>
    <meta:creation-date>2017-05-04T11:52:11Z</meta:creation-date>
    <dc:date>2020-07-20T06:23:51Z</dc:date>
    <meta:print-date>2020-07-20T06:23:39Z</meta:print-date>
    <meta:editing-cycles>1</meta:editing-cycles>
    <meta:editing-duration>PT248S</meta:editing-duration>
  </office:meta>
</office:document-meta>
</file>